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0770000008F480B5874F15BBEC3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Normale">
      <style:text-properties style:font-name="Calibri" fo:font-size="12pt" fo:font-weight="bold" style:font-size-asian="12pt" style:font-weight-asian="bold" style:font-name-complex="Calibri" style:font-size-complex="12pt"/>
    </style:style>
    <style:style style:name="P2" style:family="paragraph" style:parent-style-name="Normale">
      <style:paragraph-properties fo:text-align="end" style:justify-single-word="false"/>
      <style:text-properties style:font-name="Calibri" fo:font-size="12pt" fo:font-weight="bold" style:font-size-asian="12pt" style:font-weight-asian="bold" style:font-name-complex="Calibri" style:font-size-complex="12pt"/>
    </style:style>
    <style:style style:name="P3" style:family="paragraph" style:parent-style-name="Normale">
      <style:paragraph-properties fo:text-align="justify" style:justify-single-word="false"/>
      <style:text-properties style:font-name="Calibri" fo:font-size="12pt" fo:font-weight="bold" style:font-size-asian="12pt" style:font-weight-asian="bold" style:font-name-complex="Calibri" style:font-size-complex="12pt"/>
    </style:style>
    <style:style style:name="P4" style:family="paragraph" style:parent-style-name="Normale">
      <style:text-properties style:font-name="Calibri" fo:font-size="12pt" style:font-size-asian="12pt" style:font-name-complex="Calibri" style:font-size-complex="12pt"/>
    </style:style>
    <style:style style:name="P5" style:family="paragraph" style:parent-style-name="Normale">
      <style:paragraph-properties fo:text-align="justify" style:justify-single-word="false"/>
      <style:text-properties style:font-name="Calibri" fo:font-size="12pt" style:font-size-asian="12pt" style:font-name-complex="Calibri" style:font-size-complex="12pt"/>
    </style:style>
    <style:style style:name="P6" style:family="paragraph" style:parent-style-name="Normale">
      <style:paragraph-properties fo:text-align="justify" style:justify-single-word="false"/>
    </style:style>
    <style:style style:name="P7" style:family="paragraph" style:parent-style-name="Normale">
      <style:paragraph-properties fo:margin-left="0cm" fo:margin-right="0cm" fo:text-align="justify" style:justify-single-word="false" fo:text-indent="1.249cm" style:auto-text-indent="false"/>
      <style:text-properties style:font-name="Calibri" fo:font-size="12pt" style:font-size-asian="12pt" style:font-name-complex="Calibri" style:font-size-complex="12pt"/>
    </style:style>
    <style:style style:name="P8" style:family="paragraph" style:parent-style-name="Normale">
      <style:paragraph-properties fo:margin-left="0cm" fo:margin-right="0cm" fo:text-align="center" style:justify-single-word="false" fo:text-indent="1.249cm" style:auto-text-indent="false"/>
      <style:text-properties style:font-name="Calibri" fo:font-size="12pt" fo:font-weight="bold" style:font-size-asian="12pt" style:font-weight-asian="bold" style:font-name-complex="Calibri" style:font-size-complex="12pt"/>
    </style:style>
    <style:style style:name="P9" style:family="paragraph" style:parent-style-name="Normale">
      <style:paragraph-properties fo:margin-left="0cm" fo:margin-right="0cm" fo:text-align="center" style:justify-single-word="false" fo:text-indent="1.249cm" style:auto-text-indent="false"/>
      <style:text-properties style:font-name="Garamond" fo:font-size="12pt" style:font-size-asian="12pt" style:font-name-complex="Arial" style:font-size-complex="12pt"/>
    </style:style>
    <style:style style:name="P10" style:family="paragraph" style:parent-style-name="Normale">
      <style:paragraph-properties fo:margin-left="1.752cm" fo:margin-right="0cm" fo:text-indent="0cm" style:auto-text-indent="false">
        <style:tab-stops/>
      </style:paragraph-properties>
      <style:text-properties style:font-name="Calibri" fo:font-size="12pt" style:font-size-asian="12pt" style:font-name-complex="Calibri" style:font-size-complex="12pt"/>
    </style:style>
    <style:style style:name="P11" style:family="paragraph" style:parent-style-name="Normale" style:master-page-name="MP0">
      <style:paragraph-properties fo:text-align="justify" style:justify-single-word="false" style:page-number="auto" fo:break-before="page"/>
    </style:style>
    <style:style style:name="P12" style:family="paragraph" style:parent-style-name="Normale" style:list-style-name="L1">
      <style:text-properties style:font-name="Calibri" fo:font-size="12pt" style:font-size-asian="12pt" style:font-name-complex="Calibri" style:font-size-complex="12pt"/>
    </style:style>
    <style:style style:name="T1" style:family="text">
      <style:text-properties style:font-name="Calibri" fo:font-size="12pt" fo:font-weight="bold" style:font-size-asian="12pt" style:font-weight-asian="bold" style:font-name-complex="Calibri" style:font-size-complex="12pt"/>
    </style:style>
    <style:style style:name="T2" style:family="text">
      <style:text-properties style:font-name="Calibri" fo:font-size="12pt" style:font-size-asian="12pt" style:font-name-complex="Calibri" style:font-size-complex="12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WW_5f_CharLFO1LVL1" style:num-suffix="." style:num-format="1">
        <style:list-level-properties text:list-level-position-and-space-mode="label-alignment">
          <style:list-level-label-alignment text:label-followed-by="listtab" fo:text-indent="-0.635cm" fo:margin-left="2.38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5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6.329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59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6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0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7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draw:frame draw:style-name="fr1" draw:name="Immagine 1" text:anchor-type="paragraph" svg:x="0.123cm" svg:y="0.141cm" svg:width="3.912cm" style:rel-width="scale" svg:height="3.731cm" style:rel-height="scale" draw:z-index="0"><draw:image xlink:href="Pictures/10000201000000770000008F480B5874F15BBEC3.png" xlink:type="simple" xlink:show="embed" xlink:actuate="onLoad" loext:mime-type="image/png"/><svg:desc>cid:1982286827</svg:desc></draw:frame></text:p>
      <text:p text:style-name="P2">Al <text:s text:c="2"/>COMUNE DI ALATRI</text:p>
      <text:p text:style-name="P2">Comando Polizia <text:s text:c="2"/>Locale</text:p>
      <text:p text:style-name="P2">Largo A. Tagliaferri, 1</text:p>
      <text:p text:style-name="P2">03011 ALATRI (FR)</text:p>
      <text:p text:style-name="P3"/>
      <text:p text:style-name="P3"/>
      <text:p text:style-name="P3"/>
      <text:p text:style-name="P3"/>
      <text:p text:style-name="P6"><text:span text:style-name="Car._20_predefinito_20_paragrafo"><text:span text:style-name="T1">OGGETTO: </text:span></text:span><text:span text:style-name="Car._20_predefinito_20_paragrafo"><text:span text:style-name="T2">Domanda di adesione al progetto “NONNI “VIGILI” - Anno Scolastico 2024/2025.</text:span></text:span></text:p>
      <text:p text:style-name="P5"/>
      <text:p text:style-name="P5">Il sottoscritto inoltra la propria candidatura per poter svolgere l’attività di NONNO “VIGILE”.</text:p>
      <text:p text:style-name="P5">A tal fine, consapevole delle responsabilità civili e penali per le dichiarazioni mendaci e degli effetti di cui al D.P.R. 445/2000, dichiara sotto la propria responsabilità quanto segue:</text:p>
      <text:p text:style-name="P5"/>
      <text:p text:style-name="P7">Cognome______________________ Nome___________________</text:p>
      <text:p text:style-name="P5"/>
      <text:p text:style-name="P7">Data di nascita________/________/________</text:p>
      <text:p text:style-name="P7"/>
      <text:p text:style-name="P7">Comune di nascita____________________________Prov. (______)</text:p>
      <text:p text:style-name="P7"/>
      <text:p text:style-name="P7">Residente a_____­­­­­_________Via_________________________N°_______</text:p>
      <text:p text:style-name="P7"/>
      <text:p text:style-name="P7">Recapito telefonico fisso____________________ Cell.______________________</text:p>
      <text:p text:style-name="P7"/>
      <text:p text:style-name="P7">Codice Fiscale: ___ ___ ___ ___ ___ ___ ___ ___ ___ ___ ___ ___ ___ ___ ___ ___</text:p>
      <text:p text:style-name="P7"/>
      <text:p text:style-name="P4"/>
      <text:p text:style-name="P8">DICHIARA DI</text:p>
      <text:p text:style-name="P1"/>
      <text:list xml:id="list3668655794" text:style-name="L1">
        <text:list-item>
          <text:p text:style-name="P12">Avere la Cittadinanza italiana;</text:p>
        </text:list-item>
        <text:list-item>
          <text:p text:style-name="P12">Essere residente nel Comune di Alatri;</text:p>
        </text:list-item>
        <text:list-item>
          <text:p text:style-name="P12">Essere in possesso dei diritti civili e politici;</text:p>
        </text:list-item>
        <text:list-item>
          <text:p text:style-name="P12">Non aver riportato condanne penali e non avere procedimenti penali in corso;</text:p>
        </text:list-item>
        <text:list-item>
          <text:p text:style-name="P12">Essere in possesso di idoneità psico-fisica per il servizio da svolgere;</text:p>
        </text:list-item>
        <text:list-item>
          <text:p text:style-name="P12">Essere disponibile a raggiungere con mezzi propri, i plessi assegnati;</text:p>
        </text:list-item>
        <text:list-item>
          <text:p text:style-name="P12">Partecipare ai corsi di formazione proposti per lo svolgimento del servizio;</text:p>
        </text:list-item>
        <text:list-item>
          <text:p text:style-name="P12">Di Essere disponibile a prestare la propria opera a titolo di volontariato gratuito;</text:p>
        </text:list-item>
        <text:list-item>
          <text:p text:style-name="P12">Di aver preso visione del regolamento del servizio “NONNO VIGILE”</text:p>
        </text:list-item>
      </text:list>
      <text:p text:style-name="P10"/>
      <text:p text:style-name="P4">Il sottoscritto accorda il consenso al trattamento dei dati personali ai sensi del D.Lgs. 196/03 <text:s/>e successive modificazioni o integrazioni.</text:p>
      <text:p text:style-name="P4"/>
      <text:p text:style-name="P4">Allega alla presente fotocopia del documento di identità in corso di validità e 2 foto formato </text:p>
      <text:p text:style-name="P4">tessera.</text:p>
      <text:p text:style-name="P4"/>
      <text:p text:style-name="P4"/>
      <text:p text:style-name="P4">ALATRI (FR)______________ <text:s text:c="27"/>Firma_________________________________</text:p>
      <text:p text:style-name="P9"/>
      <text:p text:style-name="Normale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margin-top="0cm" fo:margin-bottom="0cm" loext:contextual-spacing="false" fo:line-height="100%"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Car._20_predefinito_20_paragrafo" style:display-name="Car. predefinito paragrafo" style:family="text"/>
    <style:style style:name="WW_5f_CharLFO1LVL1" style:display-name="WW_CharLFO1LVL1" style:family="text">
      <style:text-properties fo:font-weight="normal" style:font-weight-asian="norma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.50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1.2$Windows_X86_64 LibreOffice_project/4d224e95b98b138af42a64d84056446d09082932</meta:generator>
    <dc:title/>
    <dc:description/>
    <dc:subject/>
    <meta:initial-creator>Valeria Nichilò</meta:initial-creator>
    <dc:creator>Federica Calicchia</dc:creator>
    <meta:creation-date>2024-12-04T11:48:00Z</meta:creation-date>
    <dc:date>2024-12-04T11:48:00Z</dc:date>
    <meta:editing-cycles>2</meta:editing-cycles>
    <meta:editing-duration>PT0S</meta:editing-duration>
    <meta:document-statistic meta:table-count="0" meta:image-count="1" meta:object-count="0" meta:page-count="1" meta:paragraph-count="27" meta:word-count="236" meta:character-count="1748" meta:non-whitespace-character-count="1515"/>
    <meta:template xlink:type="simple" xlink:actuate="onRequest" xlink:title="" xlink:href="file:///C:/Users/Anna.Pasqualitto/Downloads/Modello_Domanda_(1)%20(1).odt/Normal.dotm"/>
  </office:meta>
</office:document-meta>
</file>